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06ee88" fo:background-color="transparent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6ee88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rsid="001678aa" officeooo:paragraph-rsid="0006ee88" fo:background-color="transparent" style:font-size-asian="14pt" style:font-name-complex="Times New Roman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05c6d5"/>
    </style:style>
    <style:style style:name="T5" style:family="text">
      <style:text-properties officeooo:rsid="00137c7d"/>
    </style:style>
    <style:style style:name="T6" style:family="text">
      <style:text-properties officeooo:rsid="0003841e"/>
    </style:style>
    <style:style style:name="T7" style:family="text">
      <style:text-properties officeooo:rsid="00177931"/>
    </style:style>
    <style:style style:name="T8" style:family="text">
      <style:text-properties officeooo:rsid="00127dff"/>
    </style:style>
    <style:style style:name="T9" style:family="text">
      <style:text-properties officeooo:rsid="000910a4"/>
    </style:style>
    <style:style style:name="T10" style:family="text">
      <style:text-properties fo:color="#000000" loext:opacity="100%" officeooo:rsid="001ca57b" style:language-asian="en" style:country-asian="US"/>
    </style:style>
    <style:style style:name="T11" style:family="text">
      <style:text-properties fo:color="#000000" loext:opacity="100%" officeooo:rsid="001ca57b" style:language-asian="en" style:country-asian="US" style:font-name-complex="Times New Roman"/>
    </style:style>
    <style:style style:name="T12" style:family="text">
      <style:text-properties fo:color="#000000" loext:opacity="100%" officeooo:rsid="00188010" style:language-asian="en" style:country-asian="US" style:font-name-complex="Times New Roman"/>
    </style:style>
    <style:style style:name="T13" style:family="text">
      <style:text-properties fo:color="#000000" loext:opacity="100%" officeooo:rsid="002a7f8e" style:language-asian="en" style:country-asian="US" style:font-name-complex="Times New Roman"/>
    </style:style>
    <style:style style:name="T14" style:family="text">
      <style:text-properties fo:color="#000000" loext:opacity="100%" officeooo:rsid="002b2cb2" style:language-asian="en" style:country-asian="US" style:font-name-complex="Times New Roman"/>
    </style:style>
    <style:style style:name="T15" style:family="text">
      <style:text-properties fo:color="#000000" loext:opacity="100%" fo:language="en" fo:country="US" officeooo:rsid="001ca57b" style:language-asian="en" style:country-asian="US" style:font-name-complex="Times New Roman"/>
    </style:style>
    <style:style style:name="T16" style:family="text">
      <style:text-properties fo:color="#000000" loext:opacity="100%" fo:language="ru" fo:country="RU" officeooo:rsid="001ca57b" style:language-asian="en" style:country-asian="US" style:font-name-complex="Times New Roman"/>
    </style:style>
    <style:style style:name="T17" style:family="text">
      <style:text-properties fo:color="#000000" loext:opacity="100%" fo:language="ru" fo:country="RU" officeooo:rsid="002b2cb2" style:language-asian="en" style:country-asian="US" style:font-name-complex="Times New Roman"/>
    </style:style>
    <style:style style:name="T18" style:family="text">
      <style:text-properties officeooo:rsid="000caddb" style:language-asian="en" style:country-asian="US"/>
    </style:style>
    <style:style style:name="T19" style:family="text">
      <style:text-properties officeooo:rsid="00188010" style:language-asian="en" style:country-asian="US"/>
    </style:style>
    <style:style style:name="T20" style:family="text">
      <style:text-properties officeooo:rsid="000ed5a6" style:language-asian="en" style:country-asian="US"/>
    </style:style>
    <style:style style:name="T21" style:family="text">
      <style:text-properties officeooo:rsid="0005c6d5" style:language-asian="en" style:country-asian="US"/>
    </style:style>
    <style:style style:name="T22" style:family="text">
      <style:text-properties officeooo:rsid="000c23b3" style:language-asian="en" style:country-asian="US"/>
    </style:style>
    <style:style style:name="T23" style:family="text">
      <style:text-properties officeooo:rsid="00137c7d" style:language-asian="en" style:country-asian="US"/>
    </style:style>
    <style:style style:name="T24" style:family="text">
      <style:text-properties officeooo:rsid="0014acaf"/>
    </style:style>
    <style:style style:name="T25" style:family="text">
      <style:text-properties officeooo:rsid="000c23b3"/>
    </style:style>
    <style:style style:name="T26" style:family="text">
      <style:text-properties officeooo:rsid="0013287e"/>
    </style:style>
    <style:style style:name="T27" style:family="text">
      <style:text-properties officeooo:rsid="00107700"/>
    </style:style>
    <style:style style:name="T28" style:family="text">
      <style:text-properties officeooo:rsid="00145087"/>
    </style:style>
    <style:style style:name="T29" style:family="text">
      <style:text-properties officeooo:rsid="001584c9"/>
    </style:style>
    <style:style style:name="T30" style:family="text">
      <style:text-properties officeooo:rsid="0007580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<text:span text:style-name="T4">проведении экспертно-аналитического мероприятия</text:span></text:p>
      <text:p text:style-name="P2"><text:span text:style-name="T5">Основание: Распоряжение </text:span><text:span text:style-name="T6">контрольно-счетной палаты муниципального образования Курганинский район 10</text:span><text:span text:style-name="T7">.1</text:span><text:span text:style-name="T6">0</text:span><text:span text:style-name="T7">.</text:span><text:span text:style-name="T8">2025</text:span><text:span text:style-name="T9"> </text:span><text:span text:style-name="T5">года № </text:span><text:span text:style-name="T6">78</text:span><text:span text:style-name="T7">-</text:span><text:span text:style-name="T5">РО.</text:span></text:p>
      <text:p text:style-name="P2">В соответствии с пункт<text:span text:style-name="T25">ом </text:span><text:span text:style-name="T26">2</text:span>.<text:span text:style-name="T26">4</text:span><text:span text:style-name="T27"> </text:span>плана работы <text:span text:style-name="T28">контрольно-счетной палаты муниципального об</text:span><text:span text:style-name="T29">р</text:span><text:span text:style-name="T28">азования Курганинский район </text:span>на 2025 год прове<text:span text:style-name="T30">дена финансово-экономическая экспертиза</text:span><text:span text:style-name="T22"> </text:span><text:span text:style-name="T19">проект</text:span><text:span text:style-name="T23">а</text:span><text:span text:style-name="T19"> </text:span><text:span text:style-name="T10">постановления администрации муниципального образования Курганинский район </text:span><text:span text:style-name="T11">«О внесении изменений в постановление администрации муниципального образования Курганинский район от </text:span><text:span text:style-name="T15">15</text:span><text:span text:style-name="T11"> августа 2024 года № </text:span><text:span text:style-name="T16">779</text:span><text:span text:style-name="T11"> № «Об утверждении муниципальной программы муниципального образования Курганинский район </text:span><text:span text:style-name="T12">«</text:span><text:span text:style-name="T16">Раз</text:span><text:span text:style-name="T17">витие образования в муниципальном образовании </text:span><text:span text:style-name="T16">Кур</text:span><text:span text:style-name="T11">г</text:span><text:span text:style-name="T13">анинск</text:span><text:span text:style-name="T14">ий</text:span><text:span text:style-name="T13"> район</text:span><text:span text:style-name="T11">» на </text:span><text:span text:style-name="T12">на 2025-20</text:span><text:span text:style-name="T11">30</text:span><text:span text:style-name="T12"> годы».</text:span></text:p>
      <text:p text:style-name="P3"><text:span text:style-name="T18">Заключ</text:span><text:span text:style-name="T19">е</text:span><text:span text:style-name="T20">ние по </text:span><text:span text:style-name="T19">результатам </text:span><text:span text:style-name="T21">экспертно-аналитического мероприятия</text:span><text:span text:style-name="T19">, содержащ</text:span><text:span text:style-name="T18">ее</text:span><text:span text:style-name="T19"> информацию о выявленных нарушениях и недостатках, а также рекомендации по их устранению, направлен</text:span><text:span text:style-name="T20">о</text:span><text:span text:style-name="T19"> </text:span><text:span text:style-name="T20">координаторам муниципальных программ муниципального образования Курганинский район.</text:span><text:span text:style-name="T18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23:56.717000000</dc:date>
    <meta:editing-duration>PT1M37S</meta:editing-duration>
    <meta:editing-cycles>4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30" meta:character-count="1225" meta:non-whitespace-character-count="1099"/>
  </office:meta>
</office:document-meta>
</file>